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style:text-underline-style="solid" style:text-underline-type="single" style:font-family-generic="roman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fo:background-color="#FFFFFF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7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0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4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7">
            <text:p>1.1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7">
            <text:p>1.2</text:p>
          </table:table-cell>
          <table:covered-table-cell/>
          <table:table-cell office:value-type="string" table:number-columns-spanned="7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7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6">
            <text:p>19:01:030132:3089</text:p>
          </table:table-cell>
          <table:table-cell office:value-type="string" table:number-columns-spanned="4" table:number-rows-spanned="1" table:style-name="ce17">
            <text:p>3422389.32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style-name="ce6">
            <text:p>19:01:040301:236</text:p>
          </table:table-cell>
          <table:table-cell office:value-type="string" table:number-columns-spanned="4" table:number-rows-spanned="1" table:style-name="ce17">
            <text:p>4363718.51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style-name="ce6">
            <text:p>19:01:130403:674</text:p>
          </table:table-cell>
          <table:table-cell office:value-type="string" table:number-columns-spanned="4" table:number-rows-spanned="1" table:style-name="ce17">
            <text:p>944016.77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style-name="ce6">
            <text:p>19:01:130403:675</text:p>
          </table:table-cell>
          <table:table-cell office:value-type="string" table:number-columns-spanned="4" table:number-rows-spanned="1" table:style-name="ce17">
            <text:p>63913.94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style-name="ce6">
            <text:p>19:02:010712:124</text:p>
          </table:table-cell>
          <table:table-cell office:value-type="string" table:number-columns-spanned="4" table:number-rows-spanned="1" table:style-name="ce17">
            <text:p>2262635.56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style-name="ce6">
            <text:p>19:03:050801:562</text:p>
          </table:table-cell>
          <table:table-cell office:value-type="string" table:number-columns-spanned="4" table:number-rows-spanned="1" table:style-name="ce17">
            <text:p>179479.62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style-name="ce6">
            <text:p>19:04:050102:569</text:p>
          </table:table-cell>
          <table:table-cell office:value-type="string" table:number-columns-spanned="4" table:number-rows-spanned="1" table:style-name="ce17">
            <text:p>1191634.48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style-name="ce6">
            <text:p>19:05:010108:396</text:p>
          </table:table-cell>
          <table:table-cell office:value-type="string" table:number-columns-spanned="4" table:number-rows-spanned="1" table:style-name="ce17">
            <text:p>1846141.02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style-name="ce6">
            <text:p>19:06:030207:221</text:p>
          </table:table-cell>
          <table:table-cell office:value-type="string" table:number-columns-spanned="4" table:number-rows-spanned="1" table:style-name="ce17">
            <text:p>227596.88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style-name="ce6">
            <text:p>19:06:040204:279</text:p>
          </table:table-cell>
          <table:table-cell office:value-type="string" table:number-columns-spanned="4" table:number-rows-spanned="1" table:style-name="ce17">
            <text:p>244276.15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style-name="ce6">
            <text:p>19:09:020202:435</text:p>
          </table:table-cell>
          <table:table-cell office:value-type="string" table:number-columns-spanned="4" table:number-rows-spanned="1" table:style-name="ce17">
            <text:p>1261640.59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style-name="ce6">
            <text:p>19:09:020202:541</text:p>
          </table:table-cell>
          <table:table-cell office:value-type="string" table:number-columns-spanned="4" table:number-rows-spanned="1" table:style-name="ce17">
            <text:p>590596.92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style-name="ce6">
            <text:p>19:09:020202:543</text:p>
          </table:table-cell>
          <table:table-cell office:value-type="string" table:number-columns-spanned="4" table:number-rows-spanned="1" table:style-name="ce17">
            <text:p>671043.67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style-name="ce6">
            <text:p>19:10:050306:6542</text:p>
          </table:table-cell>
          <table:table-cell office:value-type="string" table:number-columns-spanned="4" table:number-rows-spanned="1" table:style-name="ce17">
            <text:p>3205840.27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style-name="ce6">
            <text:p>19:11:130102:372</text:p>
          </table:table-cell>
          <table:table-cell office:value-type="string" table:number-columns-spanned="4" table:number-rows-spanned="1" table:style-name="ce17">
            <text:p>792141.43</text:p>
          </table:table-cell>
          <table:covered-table-cell table:number-columns-repeated="3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number-columns-spanned="5" table:number-rows-spanned="1" table:style-name="ce17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number-columns-spanned="5" table:number-rows-spanned="1" table:style-name="ce17">
            <text:p>19:01:080301:360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number-columns-spanned="5" table:number-rows-spanned="1" table:style-name="ce17">
            <text:p>19:03:080103:3153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number-columns-spanned="5" table:number-rows-spanned="1" table:style-name="ce17">
            <text:p>19:04:050102:756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number-columns-spanned="5" table:number-rows-spanned="1" table:style-name="ce17">
            <text:p>19:04:050102:759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number-columns-spanned="5" table:number-rows-spanned="1" table:style-name="ce17">
            <text:p>19:08:030101:1276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number-columns-spanned="5" table:number-rows-spanned="1" table:style-name="ce17">
            <text:p>19:09:000000:409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number-columns-spanned="5" table:number-rows-spanned="1" table:style-name="ce17">
            <text:p>19:09:000000:410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number-columns-spanned="5" table:number-rows-spanned="1" table:style-name="ce17">
            <text:p>19:09:010109:441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number-columns-spanned="5" table:number-rows-spanned="1" table:style-name="ce17">
            <text:p>19:09:010109:818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number-columns-spanned="5" table:number-rows-spanned="1" table:style-name="ce17">
            <text:p>19:09:010109:837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number-columns-spanned="5" table:number-rows-spanned="1" table:style-name="ce17">
            <text:p>19:10:050114:199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number-columns-spanned="5" table:number-rows-spanned="1" table:style-name="ce17">
            <text:p>19:10:050114:237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number-columns-spanned="5" table:number-rows-spanned="1" table:style-name="ce17">
            <text:p>19:10:050114:238</text:p>
          </table:table-cell>
          <table:covered-table-cell table:number-columns-repeated="4"/>
          <table:table-cell office:value-type="string" table:number-columns-spanned="2" table:number-rows-spanned="1" table:style-name="ce17">
            <text:p>28.07.2026</text:p>
          </table:table-cell>
          <table:covered-table-cell/>
          <table:table-cell office:value-type="string" table:number-columns-spanned="2" table:number-rows-spanned="1" table:style-name="ce17">
            <text:p>27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7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7">
            <text:p>d9b6676178799463d4b09d894d932454366e60b401da97aabfca5e7ef9151adc21728f15773d2d649e806112c33be461e01a6999b054a9a1d5684f2671ae81dc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14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14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20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20">
            <text:p><text:s/>(подпись)</text:p>
          </table:table-cell>
          <table:covered-table-cell/>
          <table:table-cell office:value-type="string" table:number-columns-spanned="4" table:number-rows-spanned="1" table:style-name="ce20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3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>SPEC22</dc:creator>
    <meta:creation-date>2026-08-10T09:58:46Z</meta:creation-date>
    <dc:date>2026-08-10T09:59:16Z</dc:date>
  </office:meta>
</office:document-meta>
</file>